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rsid="00138c7d" officeooo:paragraph-rsid="00138c7d"/>
    </style:style>
    <style:style style:name="P2" style:family="paragraph" style:parent-style-name="Standard">
      <style:paragraph-properties fo:text-align="start" style:justify-single-word="false"/>
      <style:text-properties officeooo:rsid="00138c7d" officeooo:paragraph-rsid="00138c7d"/>
    </style:style>
    <style:style style:name="P3" style:family="paragraph" style:parent-style-name="Standard">
      <style:paragraph-properties fo:text-align="start" style:justify-single-word="false"/>
      <style:text-properties officeooo:rsid="00185fa3" officeooo:paragraph-rsid="00185fa3"/>
    </style:style>
    <style:style style:name="P4" style:family="paragraph" style:parent-style-name="Standard">
      <style:paragraph-properties fo:text-align="center" style:justify-single-word="false"/>
      <style:text-properties officeooo:rsid="001a0a64" officeooo:paragraph-rsid="001a0a64"/>
    </style:style>
    <style:style style:name="T1" style:family="text">
      <style:text-properties officeooo:rsid="00152435"/>
    </style:style>
    <style:style style:name="T2" style:family="text">
      <style:text-properties officeooo:rsid="00185fa3"/>
    </style:style>
    <style:style style:name="T3" style:family="text">
      <style:text-properties officeooo:rsid="001a0a64"/>
    </style:style>
    <style:style style:name="T4" style:family="text">
      <style:text-properties officeooo:rsid="001ab1c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NIKOLINA HALUSEK, <text:span text:style-name="T3">prof. klavira </text:span></text:p>
      <text:p text:style-name="P1"/>
      <text:p text:style-name="P4">DOGOVOR ZA RASPORED SATI PETRINJA</text:p>
      <text:p text:style-name="P4">PONEDJELJAK, 7.9.2026. <text:span text:style-name="T4">u 17h</text:span> učionica br. 2 </text:p>
      <text:p text:style-name="P3">1. Marija Kaurić, 1.r. <text:s text:c="9"/></text:p>
      <text:p text:style-name="P3">2. Ivano Kelava, 1.r. <text:s text:c="10"/></text:p>
      <text:p text:style-name="P2"><text:span text:style-name="T2">3</text:span>. Kaja Lovreković, 2.r. <text:s text:c="5"/></text:p>
      <text:p text:style-name="P2"><text:span text:style-name="T2">4</text:span>. Mia Kovačević, 2.r. <text:s text:c="8"/></text:p>
      <text:p text:style-name="P2"><text:span text:style-name="T2">5</text:span>. Sebastian Kihalić, 3.r. <text:s text:c="5"/></text:p>
      <text:p text:style-name="P2"><text:span text:style-name="T2">6</text:span>. Lea Marinović, 3.r. <text:s text:c="10"/></text:p>
      <text:p text:style-name="P2"><text:span text:style-name="T2">7</text:span>. Mateo Augustić, 4.r. <text:s text:c="9"/></text:p>
      <text:p text:style-name="P2"><text:span text:style-name="T2">8</text:span>. Mia Bradarić, 4.r. <text:s text:c="13"/></text:p>
      <text:p text:style-name="P2"><text:span text:style-name="T2">9</text:span>. Klara Lukić, 4.r. <text:s text:c="15"/></text:p>
      <text:p text:style-name="P2"><text:span text:style-name="T2">10</text:span>. Franka Pezelj, 4.r. <text:s text:c="11"/></text:p>
      <text:p text:style-name="P2"><text:span text:style-name="T2">11</text:span>. Tea Stanešić, 4.r. <text:s text:c="13"/></text:p>
      <text:p text:style-name="P2">1<text:span text:style-name="T2">2</text:span>.Ena Vučak, 4.r. <text:s text:c="17"/></text:p>
      <text:p text:style-name="P2">1<text:span text:style-name="T2">3</text:span>. Ana Likević, <text:span text:style-name="T1">5.r.</text:span> <text:s text:c="14"/></text:p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5-05T06:54:22.812000000</meta:creation-date>
    <dc:date>2026-09-01T13:25:29.656000000</dc:date>
    <meta:editing-duration>PT27M3S</meta:editing-duration>
    <meta:editing-cycles>7</meta:editing-cycles>
    <meta:generator>LibreOffice/7.0.1.2$Windows_X86_64 LibreOffice_project/7cbcfc562f6eb6708b5ff7d7397325de9e764452</meta:generator>
    <meta:document-statistic meta:table-count="0" meta:image-count="0" meta:object-count="0" meta:page-count="1" meta:paragraph-count="16" meta:word-count="67" meta:character-count="546" meta:non-whitespace-character-count="341"/>
  </office:meta>
</office:document-meta>
</file>